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justify" fo:text-indent="0.4923in"/>
      <style:text-properties style:font-name-asian="Calibri" fo:font-weight="bold" style:font-weight-asian="bold" fo:text-transform="none" fo:font-size="14pt" style:font-size-asian="14pt" style:font-size-complex="14pt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text-indent="0.4923in"/>
    </style:style>
    <style:style style:name="T3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5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6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7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8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9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0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1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2" style:parent-style-name="DefaultParagraphFont" style:family="text">
      <style:text-properties style:font-name-asian="Calibri" fo:text-transform="none" style:text-position="super 64.2%" fo:font-size="14pt" style:font-size-asian="14pt" style:font-size-complex="14pt"/>
    </style:style>
    <style:style style:name="T13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4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5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6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7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8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19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0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1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2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3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4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5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6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7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8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29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0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1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2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3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4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5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6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7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8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39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0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1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2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3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4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5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6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47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P48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text-indent="0.4923in"/>
      <style:text-properties style:font-name-asian="Calibri" fo:text-transform="none" fo:font-size="14pt" style:font-size-asian="14pt" style:font-size-complex="14pt"/>
    </style:style>
    <style:style style:name="P49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text-indent="0.4923in"/>
    </style:style>
    <style:style style:name="T50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51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52" style:parent-style-name="DefaultParagraphFont" style:family="text">
      <style:text-properties style:font-name-asian="Calibri" fo:text-transform="none" fo:font-size="14pt" style:font-size-asian="14pt" style:font-size-complex="14pt"/>
    </style:style>
    <style:style style:name="T53" style:parent-style-name="DefaultParagraphFont" style:family="text">
      <style:text-properties style:font-name-asian="Calibri" fo:text-transform="none" fo:font-size="14pt" style:font-size-asian="14pt" style:font-size-complex="14pt"/>
    </style:style>
  </office:automatic-styles>
  <office:body>
    <office:text text:use-soft-page-breaks="true">
      <text:p text:style-name="P1">Dėl parengto<text:s/><text:bookmark-start text:name="_Hlk176855053"/>Paluknio<text:s/><text:bookmark-end text:name="_Hlk176855053"/>kadastro vietovės<text:s/>žemės reformos žemėtvarkos projekto<text:s/>viešo svarstymo</text:p>
      <text:p text:style-name="P2"><text:span text:style-name="T3">Nacionalinės žemės tarnybos prie Aplinkos ministerijos Vilniaus apygardos žemės tvarkymo ir administravimo skyrius</text:span><text:span text:style-name="T4"><text:s/>(toliau – Skyrius)</text:span><text:span text:style-name="T5"><text:s/>informuoja, kad nuo 202</text:span><text:span text:style-name="T6">6</text:span><text:span text:style-name="T7">-0</text:span><text:span text:style-name="T8">6</text:span><text:span text:style-name="T9">-</text:span><text:span text:style-name="T10">19</text:span><text:span text:style-name="T11"><text:s/></text:span><text:span text:style-name="T12"><text:s/></text:span><text:span text:style-name="T13">iki 202</text:span><text:span text:style-name="T14">6</text:span><text:span text:style-name="T15">-</text:span><text:span text:style-name="T16">07</text:span><text:span text:style-name="T17">-</text:span><text:span text:style-name="T18">03</text:span><text:span text:style-name="T19">,<text:s/></text:span><text:span text:style-name="T20">antradieniais</text:span><text:span text:style-name="T21"><text:s/>nuo 8 iki 1</text:span><text:span text:style-name="T22">2</text:span><text:span text:style-name="T23"><text:s/>val., patalpose, esančiose<text:s/></text:span><text:span text:style-name="T24">Veterinarijos g. 2, Trakai (7 kab.)<text:s/></text:span><text:span text:style-name="T25">bus viešai svarstom</text:span><text:span text:style-name="T26">as</text:span><text:span text:style-name="T27"><text:s/>parengt</text:span><text:span text:style-name="T28">as</text:span><text:span text:style-name="T29"><text:s/></text:span><text:span text:style-name="T30">Trakų rajono</text:span><text:span text:style-name="T31"><text:s/>savivaldybės<text:s/></text:span><text:span text:style-name="T32">Paluknio<text:s/></text:span><text:span text:style-name="T33">kadastro vietov</text:span><text:span text:style-name="T34">ės</text:span><text:span text:style-name="T35"><text:s/>žemės reformos žemėtvarkos projekta</text:span><text:span text:style-name="T36">s (toliau – Projektas)</text:span><text:span text:style-name="T37">. Projekto autorius eksponuojant<text:s/></text:span><text:span text:style-name="T38">P</text:span><text:span text:style-name="T39">rojekt</text:span><text:span text:style-name="T40">ą</text:span><text:span text:style-name="T41"><text:s/>dalyvaus<text:s/></text:span><text:span text:style-name="T42">antr</text:span><text:span text:style-name="T43">adieniais nuo<text:s/></text:span><text:span text:style-name="T44">9</text:span><text:span text:style-name="T45">:00 val. iki 1</text:span><text:span text:style-name="T46">2</text:span><text:span text:style-name="T47"><text:s/>val.<text:s/></text:span></text:p>
      <text:p text:style-name="P48">Suinteresuoti asmenys savo pasiūlymus ir pretenzijas dėl Projekto<text:s/>gali teikti<text:s/>iki<text:s/>2026-07-03.<text:s/></text:p>
      <text:p text:style-name="P49"><text:span text:style-name="T50">Projekto viešo svarstymo rezultatų aptarimas vyks<text:s/></text:span><text:span text:style-name="T51">2026-07-09</text:span><text:span text:style-name="T52"><text:s/>Skyriuje adresu<text:s/></text:span><text:span text:style-name="T53">Veterinarijos g. 2, Trakai, 7 kab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text-transform="none" fo:color="#0F4761" style:letter-kerning="true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text-transform="none" fo:color="#0F4761" style:letter-kerning="true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 fo:line-height="115%"/>
      <style:text-properties style:font-name="Aptos" style:font-name-asian="Times New Roman" style:font-name-complex="Times New Roman" fo:text-transform="none" fo:color="#0F4761" style:letter-kerning="true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 fo:line-height="115%"/>
      <style:text-properties style:font-name="Aptos" style:font-name-asian="Times New Roman" style:font-name-complex="Times New Roman" fo:font-style="italic" style:font-style-asian="italic" style:font-style-complex="italic" fo:text-transform="none" fo:color="#0F4761" style:letter-kerning="true" style:font-size-complex="12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 fo:line-height="115%"/>
      <style:text-properties style:font-name="Aptos" style:font-name-asian="Times New Roman" style:font-name-complex="Times New Roman" fo:text-transform="none" fo:color="#0F4761" style:letter-kerning="true" style:font-size-complex="12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line-height="115%"/>
      <style:text-properties style:font-name="Aptos" style:font-name-asian="Times New Roman" style:font-name-complex="Times New Roman" fo:font-style="italic" style:font-style-asian="italic" style:font-style-complex="italic" fo:text-transform="none" fo:color="#595959" style:letter-kerning="true" style:font-size-complex="12pt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line-height="115%"/>
      <style:text-properties style:font-name="Aptos" style:font-name-asian="Times New Roman" style:font-name-complex="Times New Roman" fo:text-transform="none" fo:color="#595959" style:letter-kerning="true" style:font-size-complex="12pt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line-height="115%"/>
      <style:text-properties style:font-name="Aptos" style:font-name-asian="Times New Roman" style:font-name-complex="Times New Roman" fo:font-style="italic" style:font-style-asian="italic" style:font-style-complex="italic" fo:text-transform="none" fo:color="#272727" style:letter-kerning="true" style:font-size-complex="12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line-height="115%"/>
      <style:text-properties style:font-name="Aptos" style:font-name-asian="Times New Roman" style:font-name-complex="Times New Roman" fo:text-transform="none" fo:color="#272727" style:letter-kerning="true" style:font-size-complex="12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text-transform="uppercase" style:letter-kerning="false" style:font-size-complex="10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text-transform="none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 fo:line-height="115%"/>
      <style:text-properties style:font-name="Aptos" style:font-name-asian="Times New Roman" style:font-name-complex="Times New Roman" fo:text-transform="none" fo:color="#595959" fo:letter-spacing="0.0104in" style:letter-kerning="true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 fo:margin-bottom="0.1111in" fo:line-height="115%"/>
      <style:text-properties style:font-name="Aptos" style:font-name-asian="Aptos" style:font-name-complex="Times New Roman" fo:font-style="italic" style:font-style-asian="italic" style:font-style-complex="italic" fo:text-transform="none" fo:color="#404040" style:letter-kerning="true" style:font-size-complex="12pt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Aptos" style:font-name-complex="Times New Roman" fo:text-transform="none" style:letter-kerning="true" style:font-size-complex="12pt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text-transform="none" fo:color="#0F4761" style:letter-kerning="true" style:font-size-complex="12pt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rika Šumskienė</meta:initial-creator>
    <dc:creator>Erika Šumskienė</dc:creator>
    <meta:creation-date>2026-06-25T11:29:00Z</meta:creation-date>
    <dc:date>2026-06-25T11:29:00Z</dc:date>
    <meta:template xlink:href="Normal" xlink:type="simple"/>
    <meta:editing-cycles>1</meta:editing-cycles>
    <meta:editing-duration>PT0S</meta:editing-duration>
    <meta:document-statistic meta:page-count="1" meta:paragraph-count="1" meta:word-count="513" meta:character-count="805" meta:row-count="2" meta:non-whitespace-character-count="293"/>
  </office:meta>
</office:document-meta>
</file>