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break-before="page"/>
    </style:style>
  </office:automatic-styles>
  <office:body>
    <office:text text:use-soft-page-breaks="true">
      <text:p text:style-name="P1">Žemės sklypai, kurie suprojektuoti patvirtintuose žemės reformos žemėtvarkos projektuose, yra paženklinti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9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lt" fo:country="LT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1812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Lina Liulytė</meta:initial-creator>
    <dc:creator>Lina Liulytė</dc:creator>
    <meta:creation-date>2017-01-23T13:52:00Z</meta:creation-date>
    <dc:date>2017-01-23T13:53:00Z</dc:date>
    <meta:template xlink:href="Normal" xlink:type="simple"/>
    <meta:editing-cycles>1</meta:editing-cycles>
    <meta:editing-duration>PT60S</meta:editing-duration>
    <meta:document-statistic meta:page-count="1" meta:paragraph-count="1" meta:word-count="68" meta:character-count="106" meta:row-count="1" meta:non-whitespace-character-count="39"/>
  </office:meta>
</office:document-meta>
</file>